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2" svg:font-family="Tahoma"/>
    <style:font-face style:name="Lucida Sans Unicode1" svg:font-family="'Lucida Sans Unicode'" style:font-pitch="variable"/>
    <style:font-face style:name="Tahoma3" svg:font-family="Tahoma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3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4" style:family="paragraph" style:parent-style-name="Header">
      <style:text-properties fo:font-size="5pt" style:font-size-asian="5pt"/>
    </style:style>
    <style:style style:name="P5" style:family="paragraph" style:parent-style-name="Footer">
      <style:paragraph-properties fo:margin-left="0cm" fo:margin-right="0.635cm" fo:text-align="center" style:justify-single-word="false" fo:text-indent="0cm" style:auto-text-indent="false">
        <style:tab-stops/>
      </style:paragraph-properties>
      <style:text-properties style:font-name="Arial" fo:font-size="8.5pt" style:font-size-asian="8.5pt"/>
    </style:style>
    <style:style style:name="P6" style:family="paragraph" style:parent-style-name="Text_20_body">
      <style:paragraph-properties fo:line-height="100%"/>
    </style:style>
    <style:style style:name="P7" style:family="paragraph" style:parent-style-name="Standard">
      <style:paragraph-properties fo:margin-left="4.001cm" fo:margin-right="0cm" fo:margin-top="0.212cm" fo:margin-bottom="0.212cm" fo:line-height="150%" fo:text-align="justify" style:justify-single-word="false" fo:text-indent="0.751cm" style:auto-text-indent="false">
        <style:tab-stops>
          <style:tab-stop style:position="2cm"/>
        </style:tab-stops>
      </style:paragraph-properties>
      <style:text-properties fo:font-size="11pt" fo:background-color="#ffff00" style:font-size-asian="11pt"/>
    </style:style>
    <style:style style:name="P8" style:family="paragraph" style:parent-style-name="Standard">
      <style:paragraph-properties fo:line-height="0.494cm" fo:text-align="justify" style:justify-single-word="false" fo:orphans="0" fo:widows="0" fo:background-color="#ffffff">
        <style:tab-stops>
          <style:tab-stop style:position="2cm"/>
        </style:tab-stops>
        <style:background-image/>
      </style:paragraph-properties>
      <style:text-properties fo:font-size="11pt" fo:background-color="transparent" style:font-size-asian="11pt"/>
    </style:style>
    <style:style style:name="P9" style:family="paragraph" style:parent-style-name="Standard">
      <style:paragraph-properties fo:margin-left="2.487cm" fo:margin-right="0cm" style:line-height-at-least="0.353cm" fo:text-align="justify" style:justify-single-word="false" fo:text-indent="-2.487cm" style:auto-text-indent="false" fo:padding-left="0cm" fo:padding-right="0cm" fo:padding-top="0.035cm" fo:padding-bottom="0.035cm" fo:border-left="none" fo:border-right="none" fo:border-top="0.018cm solid #000000" fo:border-bottom="0.018cm solid #000000"/>
      <style:text-properties style:font-name="Arial" fo:font-size="11pt" fo:font-weight="bold" fo:background-color="transparent" style:font-size-asian="11pt" style:font-weight-asian="bold" style:font-size-complex="11pt" style:font-weight-complex="bold"/>
    </style:style>
    <style:style style:name="P10" style:family="paragraph" style:parent-style-name="Standard">
      <style:paragraph-properties fo:margin-left="2.487cm" fo:margin-right="0cm" style:line-height-at-least="0.353cm" fo:text-align="justify" style:justify-single-word="false" fo:text-indent="-2.487cm" style:auto-text-indent="false" fo:padding-left="0cm" fo:padding-right="0cm" fo:padding-top="0.035cm" fo:padding-bottom="0.035cm" fo:border-left="none" fo:border-right="none" fo:border-top="0.018cm solid #000000" fo:border-bottom="0.018cm solid #000000"/>
      <style:text-properties style:font-name="Times New Roman" fo:font-size="13pt" style:font-size-asian="13pt" style:font-size-complex="13pt"/>
    </style:style>
    <style:style style:name="P11" style:family="paragraph" style:parent-style-name="Standard">
      <style:paragraph-properties fo:margin-left="2.487cm" fo:margin-right="0cm" style:line-height-at-least="0.353cm" fo:text-align="justify" style:justify-single-word="false" fo:text-indent="-2.487cm" style:auto-text-indent="false" fo:padding-left="0cm" fo:padding-right="0cm" fo:padding-top="0.035cm" fo:padding-bottom="0.035cm" fo:border-left="none" fo:border-right="none" fo:border-top="0.018cm solid #000000" fo:border-bottom="0.018cm solid #000000"/>
      <style:text-properties fo:color="#000000" style:font-name="Times New Roman" fo:font-size="13pt" fo:font-weight="bold" fo:background-color="transparent" style:font-size-asian="13pt" style:font-weight-asian="bold" style:font-name-complex="Arial" style:font-size-complex="13pt" style:font-weight-complex="bold"/>
    </style:style>
    <style:style style:name="P12" style:family="paragraph" style:parent-style-name="Standard">
      <style:paragraph-properties fo:margin-left="2.752cm" fo:margin-right="0cm" style:line-height-at-least="0.353cm" fo:text-indent="-2.752cm" style:auto-text-indent="false" fo:padding-left="0cm" fo:padding-right="0cm" fo:padding-top="0.035cm" fo:padding-bottom="0.035cm" fo:border-left="none" fo:border-right="none" fo:border-top="0.018cm solid #000000" fo:border-bottom="0.018cm solid #000000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margin-top="0.101cm" fo:margin-bottom="0.101cm" style:line-height-at-least="0.353cm" fo:text-align="justify" style:justify-single-word="false" fo:text-indent="2.051cm" style:auto-text-indent="false">
        <style:tab-stops>
          <style:tab-stop style:position="2cm"/>
          <style:tab-stop style:position="2.501cm"/>
        </style:tab-stops>
      </style:paragraph-properties>
      <style:text-properties fo:font-size="11pt" style:font-size-asian="11pt" style:font-size-complex="11pt"/>
    </style:style>
    <style:style style:name="P14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63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weight-complex="normal"/>
    </style:style>
    <style:style style:name="P15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63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16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63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fo:background-color="#cccccc" style:font-size-asian="13pt" style:font-weight-asian="normal" style:font-size-complex="13pt" style:font-weight-complex="normal"/>
    </style:style>
    <style:style style:name="P17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63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fo:font-weight="bold" fo:background-color="#cccccc" style:font-size-asian="13pt" style:font-weight-asian="bold" style:font-size-complex="13pt" style:font-weight-complex="bold"/>
    </style:style>
    <style:style style:name="P18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0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19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0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style:font-size-asian="13pt"/>
    </style:style>
    <style:style style:name="P20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0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21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0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bold" style:font-size-asian="13pt" style:font-weight-asian="bold" style:font-weight-complex="bold"/>
    </style:style>
    <style:style style:name="P22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0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bold" style:font-size-asian="13pt" style:font-weight-asian="bold" style:font-size-complex="13pt" style:font-weight-complex="bold"/>
    </style:style>
    <style:style style:name="P23" style:family="paragraph" style:parent-style-name="Standard">
      <style:paragraph-properties fo:margin-left="0.044cm" fo:margin-right="0cm" fo:margin-top="0.109cm" fo:margin-bottom="0.109cm" fo:line-height="100%" fo:text-align="justify" style:justify-single-word="false" fo:text-indent="0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24" style:family="paragraph" style:parent-style-name="Heading_20_2">
      <style:paragraph-properties fo:margin-left="0cm" fo:margin-right="0cm" fo:margin-top="0.21cm" fo:margin-bottom="0.21cm" fo:line-height="150%" fo:text-align="center" style:justify-single-word="false" fo:text-indent="0cm" style:auto-text-indent="false">
        <style:tab-stops>
          <style:tab-stop style:position="3cm"/>
        </style:tab-stops>
      </style:paragraph-properties>
      <style:text-properties fo:color="#000000" style:font-name="Times New Roman" fo:font-size="13pt" fo:font-weight="normal" style:font-size-asian="13pt" style:font-weight-asian="normal" style:font-size-complex="13pt" style:font-weight-complex="normal"/>
    </style:style>
    <style:style style:name="P25" style:family="paragraph" style:parent-style-name="Standard">
      <style:paragraph-properties fo:margin-left="0cm" fo:margin-right="0cm" fo:margin-top="0.21cm" fo:margin-bottom="0.21cm" fo:line-height="100%" fo:text-align="justify" style:justify-single-word="false" fo:text-indent="0cm" style:auto-text-indent="false">
        <style:tab-stops>
          <style:tab-stop style:position="2.073cm"/>
          <style:tab-stop style:position="2.501cm"/>
        </style:tab-stops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size="14pt" fo:font-weight="bold" fo:background-color="transparent" style:font-size-asian="14pt" style:font-weight-asian="bold" style:font-size-complex="14pt" style:font-weight-complex="bold"/>
    </style:style>
    <style:style style:name="P27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0cm" style:auto-text-indent="false" fo:background-color="transparent">
        <style:tab-stops>
          <style:tab-stop style:position="5.965cm"/>
        </style:tab-stops>
        <style:background-image/>
      </style:paragraph-properties>
      <style:text-properties fo:color="#000000" fo:font-size="12pt" fo:font-weight="normal" style:font-size-asian="12pt" style:font-weight-asian="normal" style:font-size-complex="12pt" style:font-weight-complex="normal"/>
    </style:style>
    <style:style style:name="P28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0cm" style:auto-text-indent="false" fo:background-color="transparent">
        <style:tab-stops>
          <style:tab-stop style:position="2.053cm"/>
          <style:tab-stop style:position="5.965cm"/>
        </style:tab-stops>
        <style:background-image/>
      </style:paragraph-properties>
      <style:text-properties fo:color="#000000" fo:font-size="13pt" fo:background-color="transparent" style:font-size-asian="13pt" style:font-size-complex="13pt"/>
    </style:style>
    <style:style style:name="P29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0cm" style:auto-text-indent="false" fo:background-color="transparent">
        <style:tab-stops>
          <style:tab-stop style:position="2.006cm"/>
          <style:tab-stop style:position="5.965cm"/>
        </style:tab-stops>
        <style:background-image/>
      </style:paragraph-properties>
      <style:text-properties fo:color="#000000" fo:font-size="13pt" fo:background-color="transparent" style:font-size-asian="13pt" style:font-size-complex="13pt"/>
    </style:style>
    <style:style style:name="P30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2.007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31" style:family="paragraph" style:parent-style-name="Standard">
      <style:paragraph-properties fo:margin-left="0.044cm" fo:margin-right="0cm" fo:margin-top="0.109cm" fo:margin-bottom="0.109cm" fo:line-height="100%" fo:text-align="justify" style:justify-single-word="false" fo:text-indent="2.007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32" style:family="paragraph" style:parent-style-name="Standard">
      <style:paragraph-properties fo:margin-left="5.001cm" fo:margin-right="0cm" fo:text-align="justify" style:justify-single-word="false" fo:text-indent="0cm" style:auto-text-indent="false"/>
      <style:text-properties fo:background-color="transparent"/>
    </style:style>
    <style:style style:name="P33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53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bold" style:font-size-asian="13pt" style:font-weight-asian="bold" style:font-weight-complex="bold"/>
    </style:style>
    <style:style style:name="P34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53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bold" fo:background-color="#cccccc" style:font-size-asian="13pt" style:font-weight-asian="bold" style:font-size-complex="13pt" style:font-weight-complex="bold"/>
    </style:style>
    <style:style style:name="P35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53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fo:background-color="transparent" style:font-size-asian="13pt" style:font-weight-asian="normal" style:font-size-complex="13pt" style:font-weight-complex="normal"/>
    </style:style>
    <style:style style:name="P36" style:family="paragraph" style:parent-style-name="Heading_20_1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37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84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fo:font-weight="normal" fo:background-color="#cccccc" style:font-size-asian="13pt" style:font-weight-asian="normal" style:font-size-complex="13pt" style:font-weight-complex="normal"/>
    </style:style>
    <style:style style:name="P38" style:family="paragraph" style:parent-style-name="Standard">
      <style:paragraph-properties fo:margin-left="0.044cm" fo:margin-right="0cm" fo:margin-top="0.21cm" fo:margin-bottom="0.21cm" fo:line-height="100%" fo:text-align="justify" style:justify-single-word="false" fo:text-indent="1.984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fo:font-weight="bold" fo:background-color="#cccccc" style:font-size-asian="13pt" style:font-weight-asian="bold" style:font-size-complex="13pt" style:font-weight-complex="bold"/>
    </style:style>
    <style:style style:name="P39" style:family="paragraph" style:parent-style-name="Standard">
      <style:paragraph-properties fo:margin-left="2.073cm" fo:margin-right="0cm" fo:margin-top="0.21cm" fo:margin-bottom="0.21cm" fo:line-height="100%" fo:text-align="justify" style:justify-single-word="false" fo:text-indent="0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style:font-size-asian="13pt"/>
    </style:style>
    <style:style style:name="P40" style:family="paragraph" style:parent-style-name="Standard">
      <style:paragraph-properties fo:margin-left="2.073cm" fo:margin-right="0cm" fo:margin-top="0.21cm" fo:margin-bottom="0.21cm" fo:line-height="100%" fo:text-align="justify" style:justify-single-word="false" fo:text-indent="0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fo:font-weight="normal" fo:background-color="transparent" style:font-size-asian="13pt" style:font-weight-asian="normal" style:font-size-complex="13pt" style:font-weight-complex="normal"/>
    </style:style>
    <style:style style:name="P4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5.969cm" style:auto-text-indent="false" fo:background-color="transparent">
        <style:tab-stops>
          <style:tab-stop style:position="5.965cm"/>
        </style:tab-stops>
        <style:background-image/>
      </style:paragraph-properties>
      <style:text-properties fo:color="#000000" fo:font-size="13pt" fo:background-color="transparent" style:font-size-asian="13pt" style:font-size-complex="13pt"/>
    </style:style>
    <style:style style:name="P42" style:family="paragraph" style:parent-style-name="Standard">
      <style:paragraph-properties fo:margin-left="3.048cm" fo:margin-right="0cm" fo:margin-top="0.101cm" fo:margin-bottom="0.101cm" fo:line-height="100%" fo:text-align="justify" style:justify-single-word="false" fo:text-indent="0cm" style:auto-text-indent="false">
        <style:tab-stops>
          <style:tab-stop style:position="5.965cm"/>
        </style:tab-stops>
      </style:paragraph-properties>
      <style:text-properties fo:color="#000000" fo:font-size="12pt" fo:background-color="transparent" style:font-size-asian="12pt" style:font-size-complex="12pt"/>
    </style:style>
    <style:style style:name="P43" style:family="paragraph" style:parent-style-name="Heading_20_7">
      <style:text-properties style:font-name="Georgia" fo:font-size="10pt" style:font-size-asian="10pt"/>
    </style:style>
    <style:style style:name="P44" style:family="paragraph" style:parent-style-name="Standard">
      <style:paragraph-properties fo:margin-left="2.487cm" fo:margin-right="0cm" style:line-height-at-least="0.353cm" fo:text-align="justify" style:justify-single-word="false" fo:text-indent="-2.487cm" style:auto-text-indent="false" fo:padding-left="0cm" fo:padding-right="0cm" fo:padding-top="0.035cm" fo:padding-bottom="0.035cm" fo:border-left="none" fo:border-right="none" fo:border-top="0.018cm solid #000000" fo:border-bottom="0.018cm solid #000000"/>
      <style:text-properties fo:color="#000000" style:font-name="Times New Roman" fo:font-size="13pt" fo:font-weight="bold" fo:background-color="transparent" style:font-size-asian="13pt" style:font-weight-asian="bold" style:font-name-complex="Arial" style:font-size-complex="13pt" style:font-weight-complex="bold"/>
    </style:style>
    <style:style style:name="P45" style:family="paragraph" style:parent-style-name="Standard" style:list-style-name="L1">
      <style:paragraph-properties fo:margin-left="0.044cm" fo:margin-right="0cm" fo:margin-top="0.21cm" fo:margin-bottom="0.21cm" fo:line-height="100%" fo:text-align="justify" style:justify-single-word="false" fo:text-indent="2.007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46" style:family="paragraph" style:parent-style-name="Standard" style:list-style-name="L2">
      <style:paragraph-properties fo:margin-left="0.044cm" fo:margin-right="0cm" fo:margin-top="0.21cm" fo:margin-bottom="0.21cm" fo:line-height="100%" fo:text-align="justify" style:justify-single-word="false" fo:text-indent="2.007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  <style:text-properties fo:color="#000000" fo:font-size="13pt" fo:font-weight="normal" style:font-size-asian="13pt" style:font-weight-asian="normal" style:font-size-complex="13pt" style:font-weight-complex="normal"/>
    </style:style>
    <style:style style:name="P47" style:family="paragraph" style:parent-style-name="Standard" style:list-style-name="L2">
      <style:paragraph-properties fo:margin-left="0.044cm" fo:margin-right="0cm" fo:margin-top="0.21cm" fo:margin-bottom="0.21cm" fo:line-height="100%" fo:text-align="justify" style:justify-single-word="false" fo:text-indent="2.007cm" style:auto-text-indent="false" fo:background-color="transparent">
        <style:tab-stops>
          <style:tab-stop style:position="2cm"/>
          <style:tab-stop style:position="2.501cm"/>
        </style:tab-stops>
        <style:background-image/>
      </style:paragraph-properties>
    </style:style>
    <style:style style:name="P48" style:family="paragraph" style:parent-style-name="Standard" style:list-style-name="L3">
      <style:paragraph-properties fo:margin-left="0cm" fo:margin-right="0cm" fo:margin-top="0.21cm" fo:margin-bottom="0.21cm" fo:line-height="100%" fo:text-align="justify" style:justify-single-word="false" fo:text-indent="0cm" style:auto-text-indent="false">
        <style:tab-stops>
          <style:tab-stop style:position="2cm"/>
          <style:tab-stop style:position="2.501cm"/>
        </style:tab-stops>
      </style:paragraph-properties>
      <style:text-properties fo:color="#000000" fo:font-size="13pt" style:font-size-asian="13pt"/>
    </style:style>
    <style:style style:name="P49" style:family="paragraph" style:parent-style-name="Text_20_body" style:master-page-name="Standard">
      <style:paragraph-properties fo:line-height="100%" fo:text-align="center" style:justify-single-word="false" style:page-number="auto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style:use-window-font-color="true" style:font-name="Times New Roman" fo:font-size="13pt" fo:language="pt" fo:country="BR" fo:font-style="normal" style:text-underline-style="none" fo:font-weight="normal" fo:background-color="transparent" style:font-name-asian="Times New Roman" style:font-size-asian="13pt" style:language-asian="zxx" style:country-asian="none" style:font-style-asian="normal" style:font-weight-asian="normal" style:font-name-complex="Times New Roman" style:font-size-complex="13pt" style:language-complex="ar" style:country-complex="SA" style:font-style-complex="normal" style:font-weight-complex="normal"/>
    </style:style>
    <style:style style:name="T3" style:family="text">
      <style:text-properties style:use-window-font-color="true" style:font-name="Times New Roman" fo:font-size="13pt" fo:language="pt" fo:country="BR" fo:font-style="normal" style:text-underline-style="none" fo:font-weight="bold" fo:background-color="transparent" style:font-name-asian="Times New Roman" style:font-size-asian="13pt" style:language-asian="zxx" style:country-asian="none" style:font-style-asian="normal" style:font-weight-asian="bold" style:font-name-complex="Times New Roman" style:font-size-complex="13pt" style:language-complex="ar" style:country-complex="SA" style:font-style-complex="normal" style:font-weight-complex="normal"/>
    </style:style>
    <style:style style:name="T4" style:family="text">
      <style:text-properties fo:color="#000000" fo:font-weight="bold" fo:background-color="transparent" style:font-weight-asian="bold" style:font-name-complex="Arial" style:font-weight-complex="bold"/>
    </style:style>
    <style:style style:name="T5" style:family="text">
      <style:text-properties fo:color="#000000" fo:font-size="13pt" fo:font-weight="normal" style:font-size-asian="13pt" style:font-weight-asian="normal" style:font-size-complex="13pt" style:font-weight-complex="normal"/>
    </style:style>
    <style:style style:name="T6" style:family="text">
      <style:text-properties fo:color="#000000" fo:font-size="13pt" fo:font-weight="normal" fo:background-color="transparent" style:font-size-asian="13pt" style:font-weight-asian="normal" style:font-size-complex="13pt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style:font-weight-asian="bold" style:font-size-complex="13pt" style:font-weight-complex="bold"/>
    </style:style>
    <style:style style:name="T9" style:family="text">
      <style:text-properties fo:font-weight="bold" fo:background-color="transparent" style:font-weight-asian="bold" style:font-weight-complex="bold"/>
    </style:style>
    <style:style style:name="T10" style:family="text">
      <style:text-properties fo:font-weight="bold" fo:background-color="#cccccc" style:font-weight-asian="bold" style:font-weight-complex="bold"/>
    </style:style>
    <style:style style:name="T11" style:family="text">
      <style:text-properties style:font-size-complex="13pt"/>
    </style:style>
    <style:style style:name="T12" style:family="text">
      <style:text-properties fo:font-weight="normal" style:font-weight-asian="normal" style:font-size-complex="13pt" style:font-weight-complex="normal"/>
    </style:style>
    <style:style style:name="T13" style:family="text">
      <style:text-properties fo:font-weight="normal" fo:background-color="transparent" style:font-weight-asian="normal" style:font-size-complex="13pt" style:font-weight-complex="normal"/>
    </style:style>
    <style:style style:name="T14" style:family="text">
      <style:text-properties fo:background-color="#cccccc"/>
    </style:style>
    <style:style style:name="T15" style:family="text">
      <style:text-properties fo:background-color="#cccccc" style:font-size-complex="13pt"/>
    </style:style>
    <style:style style:name="T16" style:family="text">
      <style:text-properties fo:background-color="transparent"/>
    </style:style>
    <style:style style:name="T17" style:family="text">
      <style:text-properties fo:background-color="transparent" style:font-size-complex="13pt"/>
    </style:style>
    <style:style style:name="T18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i" text:start-value="100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i" text:start-value="500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9">EXCELENTÍSSIMO SENHOR PRESIDENTE DO TRIBUNAL REGIONAL ELEITORAL DO RIO GRANDE DO SUL</text:p>
      <text:p text:style-name="P6"/>
      <text:p text:style-name="P6"/>
      <text:p text:style-name="P8"/>
      <text:p text:style-name="P12">PROCESSO Nº:<text:tab/>0119/2013<text:tab/></text:p>
      <text:p text:style-name="P12">ESPÉCIE:<text:tab/><text:tab/>INQUÉRITO POLICIAL </text:p>
      <text:p text:style-name="P12">MUNICÍPIO:<text:tab/>JAQUIRANA/RS</text:p>
      <text:p text:style-name="P10"><text:span text:style-name="T7">DENUNCIADOS: </text:span><text:span text:style-name="T4"><text:s/>IVANOR RENATO RAUBER, ORESTE ÂNGELO ANDELIERI E IVAN LAURO RAUBER</text:span></text:p>
      <text:p text:style-name="P11"/>
      <text:p text:style-name="P11"><text:tab/><text:tab/><text:tab/><text:tab/></text:p>
      <text:p text:style-name="P9"><text:s text:c="36"/></text:p>
      <text:p text:style-name="P32"/>
      <text:p text:style-name="P32"/>
      <text:p text:style-name="P32"/>
      <text:p text:style-name="P26"/>
      <text:p text:style-name="P7"/>
      <text:p text:style-name="P13"><text:span text:style-name="Strong_20_Emphasis"><text:span text:style-name="T2">O </text:span></text:span><text:span text:style-name="Strong_20_Emphasis"><text:span text:style-name="T3">MINISTÉRIO PÚBLICO ELEITORAL</text:span></text:span><text:span text:style-name="Strong_20_Emphasis"><text:span text:style-name="T2">, pelo Procurador Regional Eleitoral Substituto, no uso de suas atribuições legais, vem à presença de Vossa Excelência denunciar:</text:span></text:span></text:p>
      <text:p text:style-name="P39"><text:span text:style-name="T8">IVANOR RENATO RAUBER</text:span><text:span text:style-name="T12">, brasileiro, casado, Prefeito Municipal de Jaquirana/RS, natural de Tapera/RS, portador da RG nº 7023697027 e inscrito no CPF nº 085.323.620-87, residente e domiciliado na Av. Central, nº 2332, bairro centro, no Município de Jaquirana/RS;</text:span></text:p>
      <text:p text:style-name="P39"><text:span text:style-name="T8">ORESTE ÂNGELO ANDELIERI</text:span><text:span text:style-name="T12">, brasileiro, natural de São Francisco de Paula/RS, portador da RG nº 7007629186 e inscrito no CPF nº 276.841.300-30, residente e domiciliado na Rua Vitória, 565, bairro centro, no Município de Jaquirana/RS;</text:span></text:p>
      <text:p text:style-name="P39"><text:span text:style-name="T8">IVAN LAURO RAUBER</text:span><text:span text:style-name="T12">, brasileiro, natural de Jaquirana/RS, portador da RG nº 9057935265 e inscrito no CPF nº <text:s/>614.405.820-68, residente e domiciliado na Av. Central, 2371, bairro centro, no Município de Jaquirana/RS;</text:span></text:p>
      <text:p text:style-name="P40">pelos fatos delituosos a seguir:</text:p>
      <text:p text:style-name="P17">1º fato – CORRUPÇÃO ELEITORAL – ARTIGO 299 DO CÓDIGO PENAL – TROCA DE VOTOS POR VANTAGEM ECONÔMICA</text:p>
      <text:p text:style-name="P14"><text:span text:style-name="T11">Interceptação telefônica(fl.449) identificou diálogo entre o denunciado <text:s/></text:span><text:span text:style-name="T17">IVAN LAURO RAUBER e o alvo HELIOVAN, onde o primeiro questiona o segundo sobre o problema da construção de um banheiro e o pagamento de mil reais em troca de seis votos. Investigação policial subsequente logrou obter o depoimento de ADELINO SILVEIRA RODRIGUES que confirmou que IVAN </text:span><text:soft-page-break/><text:span text:style-name="T17">RAUBER mandou fazer um banheiro em sua casa, sendo que a mão de obra foi paga por IVAN e o material quem lhe deu foi o Prefeito IVANOR RAUBER. Em relação aos seis votos em troca de mil reais, afirmou que ele, sua mulher e seus seis filhos votaram no Prefeito IVANOR. Pontuou, ainda, que o material foi entregue em sua residência uma semana antes das eleições. <text:s text:c="2"/></text:span></text:p>
      <text:p text:style-name="P14"><text:span text:style-name="T17">Assim, em data próxima à eleição de 06 de outubro de 2012, o denunciado </text:span><text:span text:style-name="T8">IVANOR RENATO RAUBER</text:span><text:span text:style-name="T11">, na condição de candidato à reeleição ao cargo de Prefeito do Município de Jaquirana/RS, e </text:span><text:span text:style-name="T8">IVAN LAURO RAUBER</text:span><text:span text:style-name="T11">, na condição de coordenador da campanha eleitoral de IVANOR, ofereceram e deram a </text:span><text:span text:style-name="T8">ADELINO SILVEIRA RODRIGUES</text:span><text:span text:style-name="T11"> material para a construção de um banheiro, que foi construído em 06/10/2012 (fl. 451), em troca de seu voto e de seus seis filhos.</text:span></text:p>
      <text:p text:style-name="P15">Deste modo, os denunciados <text:span text:style-name="T7">IVANOR RAUBER e IVAN RAUBER </text:span>ofereceram e deram a<text:span text:style-name="T7"> ADELINO </text:span>vantagem econômica para obter o seu voto, incorrendo nas sanções do artigo 299 do Código Eleitoral.</text:p>
      <text:p text:style-name="P21"><text:span text:style-name="T17"><text:tab/></text:span><text:span text:style-name="T15">2º FATO - CORRUPÇÃO ELEITORAL – ARTIGO 299 DO CÓDIGO PENAL – TROCA DE VOTOS POR DINHEIRO</text:span></text:p>
      <text:p text:style-name="P33"><text:span text:style-name="T12">No dia 04 de outubro de 2012, os denunciados</text:span><text:span text:style-name="T11"> IVANOR RENATO RAUBER</text:span><text:span text:style-name="T12">, na condição de candidato à reeleição ao cargo de Prefeito do Município de Jaquirana/RS, e </text:span><text:span text:style-name="T11">ORESTE ÂNGELO ANDELIERI</text:span><text:span text:style-name="T12">, na condição de candidato a vereador no mesmo local, ofereceram a </text:span><text:span text:style-name="T11">ELIZETE DA SILVA PEREIRA</text:span><text:span text:style-name="T12">,</text:span><text:span text:style-name="T13"> no Gabinete do Prefeito IVANOR, </text:span><text:span text:style-name="T12"><text:s/>a quantia de R$ 180,00 (cento e oitenta reais), para que pagasse uma consulta médica para sua filha, em troca de seu voto. </text:span><text:span text:style-name="T13">Em 05 de outubro de 2012, por volta das 14 horas e 30 minutos, o denunciado ORESTES foi até a casa de ELIZETE e entregou-lhe a quantia de R$ 100,00 (cem reais), que seria parte do negócio da compra de votos, sendo que os outros R$ 80,00 (oitenta reais) foram entregues no mesmo dia, cerca de uma hora depois, também por ORESTES, mas, nesta oportunidade, a mando do também denunciado IVANOR (fls. 481-482).</text:span></text:p>
      <text:p text:style-name="P35">Conforme interceptação telefônica captada entre ELIZETE e o candidato a vereador ORESTES (fl. 479), a primeira cobrou do segundo o valor tratado para a compra de seu voto ou de mais, sendo que o segundo disse que daria R$ 100,00 (cem reais) e que a outra parte é com o IVANOR. O teor da conversa degravada é confirmado pelo depoimento prestado perante a Polícia Civil (fl. 481).</text:p>
      <text:p text:style-name="P15"><text:span text:style-name="T12">Deste modo, os denunciados </text:span><text:span text:style-name="T7">IVANOR RAUBER </text:span>e<text:span text:style-name="T7"> ORESTE ÂNGELO ANDELIERI </text:span><text:span text:style-name="T12">ofereceram e deram a</text:span><text:span text:style-name="T7"> ELIZETE </text:span><text:span text:style-name="T12">vantagem econômica para obter o seu voto, incorrendo nas sanções do artigo 299 do Código Eleitoral.</text:span></text:p>
      <text:p text:style-name="P34">3º fato – CORRUPÇÃO ELEITORAL – ARTIGO 299 DO CÓDIGO PENAL – TROCA DE VOTOS POR DINHEIRO</text:p>
      <text:p text:style-name="P33"><text:span text:style-name="T12">Aos 05 dias do mês de outubro de 2012, os denunciados</text:span><text:span text:style-name="T11"> IVANOR RENATO RAUBER</text:span><text:span text:style-name="T12">, na condição de candidato à reeleição ao cargo de Prefeito do </text:span><text:soft-page-break/><text:span text:style-name="T12">Município de Jaquirana/RS, e </text:span><text:span text:style-name="T11">ORESTE ÂNGELO ANDELIERI, </text:span><text:span text:style-name="T12">na condição de candidato a vereador do mesmo município,</text:span><text:span text:style-name="T11"> </text:span><text:span text:style-name="T12">ofereceram a </text:span><text:span text:style-name="T11">ONEIDE AGUIAR FOGAÇA</text:span><text:span text:style-name="T12"> material para a construção de uma casa na barra da chapada em troca de quinze votos.</text:span></text:p>
      <text:p text:style-name="P35">Conforme interceptação telefônica captada no dia 05/10/2012 (fls. 483-484), ONEIDE telefonou para ORESTES, cobrando a madeira que ele e IVANOR haviam lhe prometido, em data não especificada, em troca de quinze (fl. 485). O teor da conversa degravada é confirmado pelo depoimento prestado perante a Polícia Civil (fl. 485).</text:p>
      <text:p text:style-name="P16"><text:span text:style-name="T13">Deste modo, os denunciados </text:span><text:span text:style-name="T9">IVANOR RAUBER e ORESTE ANDELIERI </text:span><text:span text:style-name="T13">ofereceram a </text:span><text:span text:style-name="T9">ONEIDE </text:span><text:span text:style-name="T13">vantagem econômica para obter o seu voto, incorrendo nas sanções do artigo 299 do Código Eleitoral.</text:span></text:p>
      <text:p text:style-name="P22"><text:span text:style-name="T16"><text:tab/></text:span><text:span text:style-name="T14">DA CAPITULAÇÃO LEGAL DAS CONDUTAS</text:span></text:p>
      <text:p text:style-name="P20"><text:tab/>Assim agindo, o denunciado IVANOR RENATO RAUBER fez-se <text:s/>incurso no artigo 299 do Código Eleitoral por três vezes, em concurso material, IVAN LAURO RAUBER por uma vez e ORESTE ÂNGELO ANDELIERI por duas vezes, também em concurso material.</text:p>
      <text:p text:style-name="P28"><text:tab/><text:span text:style-name="T10">ARQUIVAMENTO</text:span> </text:p>
      <text:p text:style-name="P28"><text:tab/>Embora moralmente reprovável a venda dos votos, ADELINO SILVEIRA RODRIGUES, ELIZETE DA SILVA PEREIRA e ONEIDE AGUIAR FOGAÇA são pessoas extremamemente simples que obtiveram itens absolutamente essenciais à sua sobrevivência, o que permite que se exclua a ilicitude da conduta, ante a presença do estado de necessidade, nos termos do artigo 23, I, do Código Penal.</text:p>
      <text:p text:style-name="P29"><text:tab/>Nesse sentido o entendimento do Tribunal Regional Eleitoral do Paraná:</text:p>
      <text:p text:style-name="P41"/>
      <text:p text:style-name="P42">“CRIME ELEITORAL. CORRUPÇÃO. ART. 299 DO CÓDIGO ELEITORAL. DENÚNCIA. RECEBIMENTO. Revelando as provas orais que cabo eleitoral promoveu a distribuição de cestas básicas a mando do candidato à reeleição, a denúncia deve ser recebida.<text:line-break/>CORRUPÇÃO ELEITORAL PASSIVA. Beneficiários de cestas básicas. Pessoas simples, com dificuldades de promover a sua própria subsistência . Eleitores procurados em suas residências. Estado de necessidade. Arquivamento do inquérito em relação a estes” (TRE/PR, PROCESSO nº 35, Acórdão nº 25113 de 13/08/2001, Relator(a) NILSON MIZUTA, Publicação: DJ - Diário da Justiça, Tomo 5949, Data 24/08/2001, Página 0) – negritou-se.</text:p>
      <text:p text:style-name="P27"/>
      <text:p text:style-name="P25"><text:tab/><text:span text:style-name="T10">CONCLUSÃO</text:span></text:p>
      <text:p text:style-name="P30">Diante do exposto, o MINISTÉRIO PÚBLICO ELEITORAL requer:</text:p>
      <text:p text:style-name="P30"><text:soft-page-break/>a) o recebimento da denúncia;</text:p>
      <text:p text:style-name="P30">b) a notificação dos acusados para, querendo, apresentarem resposta;</text:p>
      <text:list xml:id="list36327261" text:style-name="L1">
        <text:list-item>
          <text:list>
            <text:list-item>
              <text:list>
                <text:list-item>
                  <text:list>
                    <text:list-item>
                      <text:p text:style-name="P45">a otiva das testemunhas abaixo arroladas;</text:p>
                    </text:list-item>
                  </text:list>
                </text:list-item>
              </text:list>
            </text:list-item>
          </text:list>
        </text:list-item>
      </text:list>
      <text:list xml:id="list36324134" text:style-name="L2">
        <text:list-item>
          <text:list>
            <text:list-item>
              <text:list>
                <text:list-item>
                  <text:list>
                    <text:list-item>
                      <text:p text:style-name="P46">a condenação dos denunciados às penas cominadas aos delitos a eles imputados;</text:p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header>
                                      <text:p text:style-name="P47"><text:span text:style-name="T5"><text:s/><text:tab/>e) o arquivamento em relação a A</text:span><text:span text:style-name="T6">DELINO SILVEIRA RODRIGUES, ELIZETE DA SILVA PEREIRA e ONEIDE AGUIAR FOGAÇA.</text:span></text:p>
                                    </text:list-header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1">Pede deferimento.</text:p>
      <text:p text:style-name="P23"><text:tab/>Porto Alegre, 17 de dezembro de 2014.</text:p>
      <text:p text:style-name="P23"/>
      <text:p text:style-name="P23"/>
      <text:p text:style-name="P36">Mauricio Gotardo Gerum</text:p>
      <text:p text:style-name="P24">Procurador Regional Eleitoral Substituto</text:p>
      <text:p text:style-name="P18"/>
      <text:p text:style-name="P18"/>
      <text:p text:style-name="P37"/>
      <text:p text:style-name="P38">ROL DE TESTEMUNHAS</text:p>
      <text:p text:style-name="P19"><text:span text:style-name="T12">1) <text:s text:c="5"/></text:span><text:span text:style-name="T8">ADELINO SILVEIRA RODRIGUES</text:span><text:span text:style-name="T12">, brasileiro, natural de Bom Jesus/RS, inscrito no CPF nº 928.871.710-20 e no RG nº 1093819784, residente e domiciliado na Rua do Máximo, s/n, interior, no Município de Jaquirana/RS;</text:span></text:p>
      <text:list xml:id="list36314576" text:style-name="L3">
        <text:list-item>
          <text:p text:style-name="P48"><text:span text:style-name="T8">ELIZETE DA SILVA PEREIRA</text:span><text:span text:style-name="T12">, brasileira, natural de Jaquirana/RS, inscrita no CPF nº 010.851.640-71 e no RG nº 1094660584, residente e domiciliada na Rua Sagitário, 845, Loteamento Anselmo, no Município de Jaquirana/RS;</text:span></text:p>
        </text:list-item>
        <text:list-item>
          <text:p text:style-name="P48"><text:span text:style-name="T8">ONEIDE AGUIAR FOGAÇA</text:span><text:span text:style-name="T12">, brasileira, natural de São Francisco de Paula/RS, inscrita no CPF nº 437.069.590-20 e no RG nº 7030543751, residente e domiciliada no Município de Caxias do Sul/RS, à Rua João Monteiro, 49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2" svg:font-family="Tahoma"/>
    <style:font-face style:name="Lucida Sans Unicode1" svg:font-family="'Lucida Sans Unicode'" style:font-pitch="variable"/>
    <style:font-face style:name="Tahoma3" svg:font-family="Tahoma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3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 fo:orphans="0" fo:widows="0">
        <style:tab-stops>
          <style:tab-stop style:position="2cm"/>
        </style:tab-stops>
      </style:paragraph-properties>
      <style:text-properties fo:color="#000000" fo:font-size="15pt" fo:font-weight="bold" style:font-size-asian="15pt" style:font-weight-asian="bold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ing_20_1" style:display-name="Heading 1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font-variant="small-caps" fo:color="#000000" fo:font-size="13pt" fo:font-weight="bold" style:font-size-asian="13pt" style:font-weight-asian="bold"/>
    </style:style>
    <style:style style:name="Heading_20_2" style:display-name="Heading 2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color="#000000" fo:font-size="12pt" fo:font-weight="bold" style:font-size-asian="12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line-height="0.494cm" fo:text-align="justify" style:justify-single-word="false" fo:orphans="0" fo:widows="0" fo:background-color="#ffffff" fo:keep-with-next="always">
        <style:tab-stops>
          <style:tab-stop style:position="2cm"/>
        </style:tab-stops>
        <style:background-image/>
      </style:paragraph-properties>
      <style:text-properties fo:color="#000000" fo:font-size="13pt" fo:font-weight="bold" style:font-size-asian="13pt" style:font-weight-asian="bold"/>
    </style:style>
    <style:style style:name="Heading_20_5" style:display-name="Heading 5" style:family="paragraph" style:parent-style-name="Standard" style:next-style-name="Standard" style:class="text">
      <style:paragraph-properties fo:text-align="center" style:justify-single-word="false" fo:keep-with-next="always"/>
      <style:text-properties style:font-name="Tahoma" fo:font-size="11pt" fo:font-weight="bold" style:font-size-asian="11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2pt" style:font-size-asian="12pt"/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2pt" style:font-size-asian="12pt"/>
    </style:style>
    <style:style style:name="Corpo_20_de_20_texto_20_2" style:display-name="Corpo de texto 2" style:family="paragraph" style:parent-style-name="Standard">
      <style:paragraph-properties fo:line-height="150%" fo:text-align="justify" style:justify-single-word="false"/>
      <style:text-properties fo:font-size="12pt" style:font-size-asian="12pt"/>
    </style:style>
    <style:style style:name="Footnote" style:family="paragraph" style:parent-style-name="Standard" style:class="extra"/>
    <style:style style:name="paragrafot" style:family="paragraph" style:parent-style-name="Standard">
      <style:paragraph-properties fo:margin-left="0cm" fo:margin-right="0cm" fo:text-align="justify" style:justify-single-word="false" fo:text-indent="2cm" style:auto-text-indent="false"/>
      <style:text-properties fo:font-size="13pt" style:font-size-asian="13pt"/>
    </style:style>
    <style:style style:name="Texto_20_em_20_bloco" style:display-name="Texto em bloco" style:family="paragraph" style:parent-style-name="Standard">
      <style:paragraph-properties fo:margin-left="4.001cm" fo:margin-right="-0.002cm" fo:text-align="justify" style:justify-single-word="false" fo:text-indent="0cm" style:auto-text-indent="false">
        <style:tab-stops>
          <style:tab-stop style:position="2cm"/>
        </style:tab-stops>
      </style:paragraph-properties>
      <style:text-properties fo:font-variant="small-caps" fo:font-size="13pt" style:font-size-asian="13pt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.212cm" fo:line-height="150%" fo:text-align="justify" style:justify-single-word="false" fo:text-indent="1.249cm" style:auto-text-indent="false">
        <style:tab-stops>
          <style:tab-stop style:position="2cm"/>
        </style:tab-stops>
      </style:paragraph-properties>
      <style:text-properties fo:font-size="13pt" style:font-size-asian="13pt"/>
    </style:style>
    <style:style style:name="WW-Corpo_20_de_20_texto_20_2" style:display-name="WW-Corpo de texto 2" style:family="paragraph" style:parent-style-name="Standard">
      <style:paragraph-properties fo:margin-top="0.212cm" fo:margin-bottom="0.212cm" fo:line-height="150%" fo:text-align="justify" style:justify-single-word="false">
        <style:tab-stops>
          <style:tab-stop style:position="2cm"/>
          <style:tab-stop style:position="2.501cm"/>
        </style:tab-stops>
      </style:paragraph-properties>
      <style:text-properties fo:font-size="13pt" style:font-size-asian="13pt"/>
    </style:style>
    <style:style style:name="parfabi" style:family="paragraph" style:parent-style-name="Standard">
      <style:paragraph-properties fo:margin-left="0cm" fo:margin-right="0cm" fo:text-align="justify" style:justify-single-word="false" fo:text-indent="2.501cm" style:auto-text-indent="false"/>
      <style:text-properties fo:font-size="12pt" style:font-size-asian="12pt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50%" fo:text-align="justify" style:justify-single-word="false" fo:text-indent="5.001cm" style:auto-text-indent="false"/>
      <style:text-properties style:font-name="Arial" fo:font-size="12pt" style:font-size-asian="12pt"/>
    </style:style>
    <style:style style:name="WW-Recuo_20_de_20_corpo_20_de_20_texto_20_2" style:display-name="WW-Recuo de corpo de texto 2" style:family="paragraph" style:parent-style-name="Standard">
      <style:paragraph-properties fo:margin-left="3.747cm" fo:margin-right="0cm" fo:text-align="justify" style:justify-single-word="false" fo:hyphenation-ladder-count="no-limit" fo:text-indent="0cm" style:auto-text-indent="false"/>
      <style:text-properties fo:font-size="13pt" fo:font-style="italic" style:font-size-asian="13pt" style:font-style-asian="italic" fo:hyphenate="false" fo:hyphenation-remain-char-count="2" fo:hyphenation-push-char-count="2"/>
    </style:style>
    <style:style style:name="Corpo_20_de_20_texto_20_3" style:display-name="Corpo de texto 3" style:family="paragraph" style:parent-style-name="Standard">
      <style:paragraph-properties fo:text-align="justify" style:justify-single-word="false"/>
    </style:style>
    <style:style style:name="Recuo_20_de_20_corpo_20_de_20_texto_20_3" style:display-name="Recuo de corpo de texto 3" style:family="paragraph" style:parent-style-name="Standard">
      <style:paragraph-properties fo:margin-left="4.001cm" fo:margin-right="0cm" fo:text-align="justify" style:justify-single-word="false" fo:text-indent="0cm" style:auto-text-indent="false"/>
      <style:text-properties fo:font-variant="small-caps" fo:font-size="11pt" style:font-size-asian="11pt"/>
    </style:style>
    <style:style style:name="TEXTO_20_PRR4" style:display-name="TEXTO PRR4" style:family="paragraph" style:parent-style-name="Standard">
      <style:paragraph-properties fo:margin-left="0cm" fo:margin-right="0cm" fo:line-height="150%" fo:text-align="justify" style:justify-single-word="false" fo:orphans="0" fo:widows="0" fo:text-indent="2cm" style:auto-text-indent="false"/>
      <style:text-properties fo:font-size="13pt" style:font-size-asian="13pt"/>
    </style:style>
    <style:style style:name="Frame_20_contents" style:display-name="Frame contents" style:family="paragraph" style:parent-style-name="Text_20_body" style:class="extra"/>
    <style:style style:name="Body_20_Text_20_2" style:display-name="Body Text 2" style:family="paragraph" style:parent-style-name="Standard">
      <style:paragraph-properties fo:margin-left="5.502cm" fo:margin-right="0cm" fo:text-align="justify" style:justify-single-word="false" fo:text-indent="0cm" style:auto-text-indent="false"/>
      <style:text-properties fo:font-size="11pt" style:font-size-asian="11pt" style:font-size-complex="11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Fonte_20_parág._20_padrão" style:display-name="Fonte parág. padrão" style:family="text"/>
    <style:style style:name="Caracteres_20_de_20_Nota_20_de_20_Rodapé" style:display-name="Caracteres de Nota de Rodapé" style:family="text" style:parent-style-name="Fonte_20_parág._20_padrão">
      <style:text-properties style:text-position="super 58%"/>
    </style:style>
    <style:style style:name="Page_20_Number" style:display-name="Page Number" style:family="text" style:parent-style-name="Fonte_20_parág._20_padrão"/>
    <style:style style:name="Footnote_20_Symbol" style:display-name="Footnote Symbol" style:family="text" style:parent-style-name="Fonte_20_parág._20_padrão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5.636cm" fo:text-indent="-0.635cm" fo:margin-left="5.63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5.636cm" fo:text-indent="-0.635cm" fo:margin-left="5.63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3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4" style:family="paragraph" style:parent-style-name="Heading_20_7">
      <style:text-properties style:font-name="Georgia" fo:font-size="10pt" style:font-size-asian="10pt"/>
    </style:style>
    <style:style style:name="MP5" style:family="paragraph" style:parent-style-name="Header">
      <style:text-properties fo:font-size="5pt" style:font-size-asian="5pt"/>
    </style:style>
    <style:style style:name="MP6" style:family="paragraph" style:parent-style-name="Footer">
      <style:paragraph-properties fo:margin-left="0cm" fo:margin-right="0.635cm" fo:text-align="center" style:justify-single-word="false" fo:text-indent="0cm" style:auto-text-indent="false">
        <style:tab-stops/>
      </style:paragraph-properties>
      <style:text-properties style:font-name="Arial" fo:font-size="8.5pt" style:font-size-asian="8.5pt"/>
    </style:style>
    <style:style style:name="MT1" style:family="text">
      <style:text-properties style:font-name="Arial" fo:font-size="14pt" style:font-size-asian="14pt"/>
    </style:style>
    <style:style style:name="MT2" style:family="text"/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Frame">
      <style:graphic-properties style:wrap="dynamic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page-layout style:name="Mpm1">
      <style:page-layout-properties fo:page-width="20.999cm" fo:page-height="29.699cm" style:num-format="1" style:print-orientation="portrait" fo:margin-top="1cm" fo:margin-bottom="0.377cm" fo:margin-left="3.501cm" fo:margin-right="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2.75cm" fo:margin-left="0cm" fo:margin-right="0cm" fo:margin-bottom="2.651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page-layout style:name="Mpm2">
      <style:page-layout-properties fo:page-width="20.999cm" fo:page-height="29.699cm" style:num-format="1" style:print-orientation="portrait" fo:margin-top="3.75cm" fo:margin-bottom="0.6cm" fo:margin-left="3.501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text:span text:style-name="MT1"><text:s/></text:span><text:span text:style-name="MT1"><draw:frame draw:style-name="Mfr1" draw:name="figura1" text:anchor-type="as-char" svg:width="2.097cm" svg:height="2.073cm" draw:z-index="7"><draw:image xlink:href="Pictures/10000000000000D6000000DD80635937.jpg" xlink:type="simple" xlink:show="embed" xlink:actuate="onLoad"/></draw:frame></text:span></text:p>
        <text:p text:style-name="MP2"/>
        <text:p text:style-name="MP3">MINISTÉRIO PÚBLICO FEDERAL</text:p>
        <text:h text:style-name="MP4" text:outline-level="7">PROCURADORIA REGIONAL <text:s/>ELEITORAL</text:h>
        <text:p text:style-name="MP5"/>
      </style:header>
      <style:footer>
        <text:p text:style-name="MP6"><draw:frame draw:style-name="Mfr2" draw:name="Quadro1" text:anchor-type="char" svg:x="18.785cm" svg:y="0.002cm" svg:width="0.206cm" svg:height="0.48cm" draw:z-index="3"><draw:text-box><text:p text:style-name="Footer"><text:span text:style-name="Page_20_Number"><text:page-number text:select-page="current">4</text:page-number></text:span></text:p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COLENDA 2ª TURMA DO TRIBUNAL REGIONAL FEDERAL DA 4ª REGIÃO</dc:title>
    <meta:initial-creator>di</meta:initial-creator>
    <meta:creation-date>2009-05-14T18:04:00</meta:creation-date>
    <dc:date>2014-12-17T17:22:04.84</dc:date>
    <meta:print-date>2014-12-17T16:37:10.59</meta:print-date>
    <meta:editing-cycles>110</meta:editing-cycles>
    <meta:editing-duration>PT67H51M26S</meta:editing-duration>
    <meta:generator>BrOffice.org/3.2$Win32 OpenOffice.org_project/320m18$Build-9502</meta:generator>
    <meta:document-statistic meta:table-count="0" meta:image-count="1" meta:object-count="0" meta:page-count="4" meta:paragraph-count="49" meta:word-count="1210" meta:character-count="7671"/>
  </office:meta>
</office:document-meta>
</file>