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Arial"/>
    </style:style>
    <style:style style:name="P4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5" style:family="paragraph" style:parent-style-name="Standard">
      <style:text-properties style:font-name="Arial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margin-left="0cm" fo:margin-right="0cm" fo:line-height="150%" fo:text-align="center" style:justify-single-word="false" fo:text-indent="2.499cm" style:auto-text-indent="false"/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4" style:family="paragraph" style:parent-style-name="Standard">
      <style:paragraph-properties fo:margin-left="4.001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5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Times New Roman" fo:font-size="13pt" style:font-size-asian="13pt" style:font-size-complex="13pt"/>
    </style:style>
    <style:style style:name="P16" style:family="paragraph" style:parent-style-name="Text_20_body">
      <style:paragraph-properties fo:line-height="100%" fo:text-align="start" style:justify-single-word="false">
        <style:tab-stops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7" style:family="paragraph" style:parent-style-name="Heading_20_1">
      <style:paragraph-properties fo:line-height="100%"/>
      <style:text-properties fo:color="#000000" fo:font-size="12pt" style:font-size-asian="12pt" style:font-size-complex="12pt"/>
    </style:style>
    <style:style style:name="P18" style:family="paragraph" style:parent-style-name="Heading_20_2">
      <style:paragraph-properties fo:line-height="150%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19" style:family="paragraph" style:parent-style-name="Heading_20_2">
      <style:paragraph-properties fo:margin-left="0cm" fo:margin-right="0cm" fo:line-height="150%" fo:text-indent="0cm" style:auto-text-indent="false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0" style:family="paragraph" style:parent-style-name="Heading_20_2">
      <style:paragraph-properties fo:margin-left="0cm" fo:margin-right="0cm" fo:line-height="100%" fo:text-align="center" style:justify-single-word="false" fo:text-indent="0.025cm" style:auto-text-indent="false"/>
      <style:text-properties fo:color="#000000" style:font-name="Times New Roman" fo:font-size="12pt" fo:font-weight="normal" style:font-size-asian="12pt" style:font-weight-asian="normal" style:font-size-complex="12pt"/>
    </style:style>
    <style:style style:name="P21" style:family="paragraph" style:parent-style-name="Heading_20_4">
      <style:paragraph-properties fo:margin-left="0cm" fo:margin-right="0cm" fo:text-indent="0cm" style:auto-text-indent="false"/>
      <style:text-properties style:font-name="Arial" fo:font-size="12pt" style:font-size-asian="12pt" style:font-size-complex="12pt"/>
    </style:style>
    <style:style style:name="P22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P23" style:family="paragraph" style:parent-style-name="Text_20_body" style:master-page-name="Standard">
      <style:paragraph-properties fo:line-height="100%" fo:text-align="start" style:justify-single-word="false" style:page-number="auto">
        <style:tab-stops/>
      </style:paragraph-properties>
      <style:text-properties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background-color="transparen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EGRÉGIO TRIBUNAL REGIONAL ELEITORAL DO RIO GRANDE DO SUL</text:p>
      <text:p text:style-name="P16">EMINENTE RELATOR</text:p>
      <text:p text:style-name="P5"/>
      <text:h text:style-name="P18" text:outline-level="2">PROCESSO: 2384-54.2014.6.21.0000</text:h>
      <text:h text:style-name="P18" text:outline-level="2">ASSUNTO: PRESTAÇÃO DE CONTAS - DE CANDIDATO</text:h>
      <text:h text:style-name="P19" text:outline-level="2">INTERESSADO: VITOR ROGER MACHADO NEY, CARGO DEPUTADO FEDERAL Nº. 1125</text:h>
      <text:h text:style-name="P18" text:outline-level="2">RELATOR: DR. INGO WOLFGANG SARLET</text:h>
      <text:p text:style-name="P3">__________________________________________________________________</text:p>
      <text:h text:style-name="P21" text:outline-level="4"/>
      <text:p text:style-name="P12">PARECER</text:p>
      <text:p text:style-name="P13"/>
      <text:p text:style-name="P13"/>
      <text:p text:style-name="P14">Prestação de Contas relativa à arrecadação e aplicação de recursos financeiros na campanha eleitoral de 2014. Lei nº 9.504/97, art. 30, e Resolução TSE nº 23.406/14, art. 54. <text:span text:style-name="T3">Parecer conclusivo da Secretaria de Controle Interno e Auditoria TRE/RS pela aprovação das contas.</text:span></text:p>
      <text:p text:style-name="P7"/>
      <text:p text:style-name="P15"/>
      <text:p text:style-name="P11">Trata-se de prestação de contas, apresentada pelo candidato em epígrafe, na forma da Lei nº 9.504/97 e da Resolução TSE nº 23.406/14.</text:p>
      <text:p text:style-name="P11"><text:span text:style-name="T2">A Secretaria de Controle Interno e Auditoria TRE/RS</text:span>, conforme Relatório de Análise da Manifestação das fl. 85<text:span text:style-name="T4">,</text:span> <text:span text:style-name="T2">opinou pela aprovação das contas</text:span>.</text:p>
      <text:p text:style-name="P11">Diante da regularidade formal atestada pelo referido Relatório, <text:span text:style-name="T2">o Ministério Público Eleitoral nada tem a opor à aprovação das contas</text:span>, ficando ressalvado seu poder de representação caso surjam provas em desacordo com os dados declarados neste processo.</text:p>
      <text:p text:style-name="P9"/>
      <text:p text:style-name="P9">Porto Alegre, 16 de dezembro de 2014.</text:p>
      <text:p text:style-name="P10"/>
      <text:p text:style-name="P10"/>
      <text:p text:style-name="P17">Mauricio Gotardo Gerum</text:p>
      <text:h text:style-name="P20" text:outline-level="2">Procurador Regional Eleitoral Substituto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text-align="center" style:justify-single-word="false" fo:keep-with-next="always">
        <style:tab-stops>
          <style:tab-stop style:position="0.762cm"/>
        </style:tab-stops>
      </style:paragraph-properties>
      <style:text-properties style:font-name="Garamond" fo:font-size="13pt" fo:font-weight="bold" style:font-name-asian="Garamond" style:font-size-asian="13pt" style:font-weight-asian="bold" style:font-name-complex="Garamond" style:font-size-complex="13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Times New Roman" fo:font-size="9pt" fo:font-weight="bold" style:font-size-asian="9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4.001cm" fo:margin-right="0cm" fo:text-indent="0cm" style:auto-text-indent="false" fo:keep-with-next="always"/>
      <style:text-properties style:font-name="Times New Roman" fo:font-size="18pt" style:font-size-asian="18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Heading_20_1" style:display-name="Heading 1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font-variant="small-caps" fo:color="#000000" fo:font-size="13pt" fo:font-weight="bold" style:font-size-asian="13pt" style:font-weight-asian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4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5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MT1" style:family="text">
      <style:text-properties style:font-name="Arial" fo:font-size="14pt" style:font-size-asian="14pt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0.575cm" fo:margin-bottom="1.33cm" fo:margin-left="3.251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svg:height="4.152cm" fo:margin-left="0cm" fo:margin-right="0cm" fo:margin-bottom="0.499cm" style:dynamic-spacing="false"/>
      </style:header-style>
      <style:footer-style>
        <style:header-footer-properties svg:height="1.51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<text:s/></text:span><text:span text:style-name="MT1"><draw:frame draw:style-name="Mfr1" draw:name="figura1" text:anchor-type="as-char" svg:width="2.097cm" svg:height="2.073cm" draw:z-index="0"><draw:image xlink:href="Pictures/10000000000000D6000000DD80635937.jpg" xlink:type="simple" xlink:show="embed" xlink:actuate="onLoad"/></draw:frame></text:span></text:p>
        <text:p text:style-name="MP3"/>
        <text:p text:style-name="MP4">MINISTÉRIO PÚBLICO FEDERAL</text:p>
        <text:h text:style-name="MP5" text:outline-level="7">PROCURADORIA REGIONAL ELEITORAL</text:h>
      </style:header>
      <style:footer>
        <text:p text:style-name="MP6">Rua Sete de Setembro, 1133 – 17º Andar – Fone (51) 3216-2172 – Fax (51) 3216-2175 - CEP 90010-191 – Porto Alegre - RS <text:s/>http://www.prers.mpf.gov.br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1-09T12:25:28.12</meta:creation-date>
    <dc:title>pre</dc:title>
    <meta:editing-duration>PT09H35M15S</meta:editing-duration>
    <meta:editing-cycles>47</meta:editing-cycles>
    <meta:generator>BrOffice.org/3.2$Win32 OpenOffice.org_project/320m18$Build-9502</meta:generator>
    <dc:date>2014-12-16T14:40:21</dc:date>
    <meta:print-date>2014-12-15T16:39:10.98</meta:print-date>
    <meta:document-statistic meta:table-count="0" meta:image-count="1" meta:object-count="0" meta:page-count="1" meta:paragraph-count="19" meta:word-count="205" meta:character-count="1428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pre" xlink:href="../../../Documents%20and%20Settings/lealmusa/Dados%20de%20aplicativos/BrOffice.org/3/user/template/pre.ott" meta:date="2010-11-09T12:25:28"/>
  </office:meta>
</office:document-meta>
</file>